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54530" fo:background-color="transparent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54530" fo:background-color="transparent" style:font-size-asian="14pt" style:font-name-complex="Times New Roman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824e4" fo:background-color="transparent" style:font-size-asian="14pt" style:language-asian="en" style:country-asian="US" style:font-name-complex="Times New Roman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824e4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05c6d5"/>
    </style:style>
    <style:style style:name="T5" style:family="text">
      <style:text-properties officeooo:rsid="00137c7d"/>
    </style:style>
    <style:style style:name="T6" style:family="text">
      <style:text-properties officeooo:rsid="0003841e"/>
    </style:style>
    <style:style style:name="T7" style:family="text">
      <style:text-properties officeooo:rsid="00177931"/>
    </style:style>
    <style:style style:name="T8" style:family="text">
      <style:text-properties officeooo:rsid="00127dff"/>
    </style:style>
    <style:style style:name="T9" style:family="text">
      <style:text-properties officeooo:rsid="000910a4"/>
    </style:style>
    <style:style style:name="T10" style:family="text">
      <style:text-properties fo:color="#000000" loext:opacity="100%" officeooo:rsid="001ca57b" style:language-asian="en" style:country-asian="US"/>
    </style:style>
    <style:style style:name="T11" style:family="text">
      <style:text-properties fo:color="#000000" loext:opacity="100%" officeooo:rsid="001ca57b" style:language-asian="en" style:country-asian="US" style:font-name-complex="Times New Roman"/>
    </style:style>
    <style:style style:name="T12" style:family="text">
      <style:text-properties fo:color="#000000" loext:opacity="100%" officeooo:rsid="00188010" style:language-asian="en" style:country-asian="US" style:font-name-complex="Times New Roman"/>
    </style:style>
    <style:style style:name="T13" style:family="text">
      <style:text-properties fo:color="#000000" loext:opacity="100%" officeooo:rsid="002a7f8e" style:language-asian="en" style:country-asian="US" style:font-name-complex="Times New Roman"/>
    </style:style>
    <style:style style:name="T14" style:family="text">
      <style:text-properties fo:color="#000000" loext:opacity="100%" officeooo:rsid="002c24ae" style:language-asian="en" style:country-asian="US" style:font-name-complex="Times New Roman"/>
    </style:style>
    <style:style style:name="T15" style:family="text">
      <style:text-properties fo:color="#000000" loext:opacity="100%" officeooo:rsid="002ccdb3" style:language-asian="en" style:country-asian="US" style:font-name-complex="Times New Roman"/>
    </style:style>
    <style:style style:name="T16" style:family="text">
      <style:text-properties fo:color="#000000" loext:opacity="100%" fo:language="en" fo:country="US" officeooo:rsid="001ca57b" style:language-asian="en" style:country-asian="US" style:font-name-complex="Times New Roman"/>
    </style:style>
    <style:style style:name="T17" style:family="text">
      <style:text-properties fo:color="#000000" loext:opacity="100%" fo:language="ru" fo:country="RU" officeooo:rsid="001ca57b" style:language-asian="en" style:country-asian="US" style:font-name-complex="Times New Roman"/>
    </style:style>
    <style:style style:name="T18" style:family="text">
      <style:text-properties fo:color="#000000" loext:opacity="100%" fo:language="ru" fo:country="RU" officeooo:rsid="002a7f8e" style:language-asian="en" style:country-asian="US" style:font-name-complex="Times New Roman"/>
    </style:style>
    <style:style style:name="T19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0" style:family="text">
      <style:text-properties fo:color="#000000" loext:opacity="100%" officeooo:rsid="000c23b3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3287e" fo:background-color="transparent" loext:char-shading-value="0" style:language-asian="en" style:country-asian="US"/>
    </style:style>
    <style:style style:name="T22" style:family="text">
      <style:text-properties fo:color="#000000" loext:opacity="100%" officeooo:rsid="001af006" fo:background-color="transparent" loext:char-shading-value="0" style:language-asian="en" style:country-asian="US"/>
    </style:style>
    <style:style style:name="T23" style:family="text">
      <style:text-properties fo:color="#000000" loext:opacity="100%" officeooo:rsid="00107700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45087" fo:background-color="transparent" loext:char-shading-value="0" style:language-asian="en" style:country-asian="US"/>
    </style:style>
    <style:style style:name="T25" style:family="text">
      <style:text-properties fo:color="#000000" loext:opacity="100%" officeooo:rsid="001584c9" fo:background-color="transparent" loext:char-shading-value="0" style:language-asian="en" style:country-asian="US"/>
    </style:style>
    <style:style style:name="T26" style:family="text">
      <style:text-properties fo:color="#000000" loext:opacity="100%" officeooo:rsid="0034869f" fo:background-color="transparent" loext:char-shading-value="0" style:language-asian="en" style:country-asian="US"/>
    </style:style>
    <style:style style:name="T27" style:family="text">
      <style:text-properties fo:color="#000000" loext:opacity="100%" officeooo:rsid="00075807" fo:background-color="transparent" loext:char-shading-value="0" style:language-asian="en" style:country-asian="US"/>
    </style:style>
    <style:style style:name="T28" style:family="text">
      <style:text-properties fo:color="#000000" loext:opacity="100%" officeooo:rsid="0005c6d5" fo:background-color="transparent" loext:char-shading-value="0" style:language-asian="en" style:country-asian="US"/>
    </style:style>
    <style:style style:name="T29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fo:letter-spacing="-0.007cm" officeooo:rsid="001af006" fo:background-color="transparent" loext:char-shading-value="0" style:language-asian="en" style:country-asian="US"/>
    </style:style>
    <style:style style:name="T31" style:family="text">
      <style:text-properties fo:color="#000000" loext:opacity="100%" fo:letter-spacing="-0.007cm" officeooo:rsid="001584c9" fo:background-color="transparent" loext:char-shading-value="0" style:language-asian="en" style:country-asian="US"/>
    </style:style>
    <style:style style:name="T32" style:family="text">
      <style:text-properties fo:color="#000000" loext:opacity="100%" fo:letter-spacing="normal" officeooo:rsid="001af006" fo:background-color="transparent" loext:char-shading-value="0" style:language-asian="en" style:country-asian="US"/>
    </style:style>
    <style:style style:name="T33" style:family="text">
      <style:text-properties officeooo:rsid="000caddb" style:language-asian="en" style:country-asian="US"/>
    </style:style>
    <style:style style:name="T34" style:family="text">
      <style:text-properties officeooo:rsid="00188010" style:language-asian="en" style:country-asian="US"/>
    </style:style>
    <style:style style:name="T35" style:family="text">
      <style:text-properties officeooo:rsid="000ed5a6" style:language-asian="en" style:country-asian="US"/>
    </style:style>
    <style:style style:name="T36" style:family="text">
      <style:text-properties officeooo:rsid="0005c6d5" style:language-asian="en" style:country-asian="US"/>
    </style:style>
    <style:style style:name="T37" style:family="text">
      <style:text-properties officeooo:rsid="000c23b3" style:language-asian="en" style:country-asian="US"/>
    </style:style>
    <style:style style:name="T38" style:family="text">
      <style:text-properties officeooo:rsid="00137c7d" style:language-asian="en" style:country-asian="US"/>
    </style:style>
    <style:style style:name="T39" style:family="text">
      <style:text-properties officeooo:rsid="000c23b3"/>
    </style:style>
    <style:style style:name="T40" style:family="text">
      <style:text-properties officeooo:rsid="0013287e"/>
    </style:style>
    <style:style style:name="T41" style:family="text">
      <style:text-properties officeooo:rsid="00107700"/>
    </style:style>
    <style:style style:name="T42" style:family="text">
      <style:text-properties officeooo:rsid="00145087"/>
    </style:style>
    <style:style style:name="T43" style:family="text">
      <style:text-properties officeooo:rsid="001584c9"/>
    </style:style>
    <style:style style:name="T44" style:family="text">
      <style:text-properties officeooo:rsid="00075807"/>
    </style:style>
    <style:style style:name="T45" style:family="text">
      <style:text-properties officeooo:rsid="00188010"/>
    </style:style>
    <style:style style:name="T46" style:family="text">
      <style:text-properties officeooo:rsid="000ed5a6"/>
    </style:style>
    <style:style style:name="T47" style:family="text">
      <style:text-properties officeooo:rsid="001af006"/>
    </style:style>
    <style:style style:name="T48" style:family="text">
      <style:text-properties fo:font-size="12pt" officeooo:rsid="001af006" style:font-size-asian="12pt" style:font-size-complex="12pt"/>
    </style:style>
    <style:style style:name="T49" style:family="text">
      <style:text-properties fo:font-size="12pt" officeooo:rsid="000ed5a6" style:font-size-asian="12pt" style:font-size-complex="12pt"/>
    </style:style>
    <style:style style:name="T50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0caddb" style:font-size-asian="12pt" style:font-style-asian="normal" style:font-weight-asian="normal" style:font-size-complex="12pt" style:font-style-complex="normal" style:text-emphasize="none"/>
    </style:style>
    <style:style style:name="T51" style:family="text">
      <style:text-properties officeooo:rsid="001c06be"/>
    </style:style>
    <style:style style:name="T52" style:family="text">
      <style:text-properties style:font-name="Times New Roman1" officeooo:rsid="001af006"/>
    </style:style>
    <style:style style:name="T53" style:family="text">
      <style:text-properties style:font-name="Times New Roman1" officeooo:rsid="001c06be"/>
    </style:style>
    <style:style style:name="T54" style:family="text">
      <style:text-properties fo:language="en" fo:country="US" officeooo:rsid="0014aca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О <text:span text:style-name="T4">проведении экспертно-аналитического мероприятия</text:span></text:p>
      <text:p text:style-name="P4"><text:span text:style-name="T5">Основание: Распоряжение </text:span><text:span text:style-name="T6">контрольно-счетной палаты муниципального образования Курганинский район 01</text:span><text:span text:style-name="T7">.0</text:span><text:span text:style-name="T6">9</text:span><text:span text:style-name="T7">.</text:span><text:span text:style-name="T8">2025</text:span><text:span text:style-name="T9"> </text:span><text:span text:style-name="T5">года № </text:span><text:span text:style-name="T6">59</text:span><text:span text:style-name="T7">-</text:span><text:span text:style-name="T5">РО.</text:span></text:p>
      <text:p text:style-name="P4"><text:span text:style-name="T19">В соответствии с пункт</text:span><text:span text:style-name="T20">ом </text:span><text:span text:style-name="T21">2</text:span><text:span text:style-name="T19">.</text:span><text:span text:style-name="T22">10</text:span><text:span text:style-name="T23"> </text:span><text:span text:style-name="T19">плана работы </text:span><text:span text:style-name="T24">контрольно-счетной палаты муниципального об</text:span><text:span text:style-name="T25">р</text:span><text:span text:style-name="T24">азования Курганинский район </text:span><text:span text:style-name="T19">на 2025 год, </text:span><text:span text:style-name="T26">решением о проведении параллельного экспертно-аналитического мероприятия Контрольно-счетной палатой Краснодарского края и Контрольно-счетной палатой муниципального образования Курганинский район от 05.06.2025 года,</text:span><text:span text:style-name="T19"> прове</text:span><text:span text:style-name="T27">ден</text:span><text:span text:style-name="T22">о</text:span><text:span text:style-name="T27"> </text:span><text:span text:style-name="T28">экспертно-аналитического мероприяти</text:span><text:span text:style-name="T22">е: </text:span><text:span text:style-name="T30">Анализ планирования и использования бюджетных средств, направленных в 2024 <text:s/>году на финансовое обеспечение проведения углубленных медицинских </text:span><text:span text:style-name="T32">о</text:span><text:span text:style-name="T30">смотров лиц, занимающихся физической культурой и и спортом в организациях Курганинского района, реализующих программы спортивной подготовки, и (или) дополнительные образовательные программы в области физической культуры и спорта (выборочно) (в формате параллельного </text:span><text:span text:style-name="T31">экспертно-аналитическо</text:span><text:span text:style-name="T30">го мероприятия с Контрольно-счетной палатой Краснодарского края)</text:span><text:span text:style-name="T29">.</text:span></text:p>
      <text:p text:style-name="P3"><text:span text:style-name="T1">Заключ</text:span><text:span text:style-name="T45">е</text:span><text:span text:style-name="T46">ние по </text:span><text:span text:style-name="T45">результатам </text:span><text:span text:style-name="T4">экспертно-аналитического мероприятия</text:span><text:span text:style-name="T45">, содержащ</text:span><text:span text:style-name="T1">ее</text:span><text:span text:style-name="T45"> информацию о выявленных нарушениях и недостатках, а также рекомендации по их устранению, направлен</text:span><text:span text:style-name="T46">о</text:span><text:span text:style-name="T45"> </text:span><text:span text:style-name="T47">объектам экспертно-аналитического мероприятия (</text:span><text:span text:style-name="T48">управление образования администрации муниципального </text:span><text:span text:style-name="T49">Курганинский район, </text:span><text:span text:style-name="T50">отдел по физической культуре и спорту администрации муниципального образования Курганинкий район, муниципальное бюджетное учреждение дополнительного образования спортивная школа № 1 г. Курганинска муниципального образования Курганинский район, муниципальное бюджетное учреждение <text:s/>дополнительного образования "Спортивная школа олимпийского резерва им. Н.И. Нефедова", муниципальное бюджетное учреждение дополнительного образования "Спортивная школа "Смена", муниципальное бюджетное учреждение дополнительного образования "Спортивная школа № 2"</text:span><text:span text:style-name="T47">), </text:span><text:span text:style-name="T51">а также в К</text:span><text:span text:style-name="T52">онтрольно-счетн</text:span><text:span text:style-name="T53">ую</text:span><text:span text:style-name="T52"> палат</text:span><text:span text:style-name="T53">у</text:span><text:span text:style-name="T52"> Краснодарского края</text:span><text:span text:style-name="T46">.</text:span><text:span text:style-name="T1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8:00.537000000</dc:date>
    <meta:editing-duration>PT1M29S</meta:editing-duration>
    <meta:editing-cycles>4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4" meta:word-count="199" meta:character-count="1952" meta:non-whitespace-character-count="1754"/>
  </office:meta>
</office:document-meta>
</file>